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9C0000001B09C7340B19AF69F2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Mangal1" svg:font-family="Mangal"/>
    <style:font-face style:name="OpenSymbol" svg:font-family="OpenSymbol"/>
    <style:font-face style:name="Algerian" svg:font-family="Algerian" style:font-family-generic="decorativ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erif" fo:font-size="8pt" officeooo:rsid="0009810b" officeooo:paragraph-rsid="00246d74" style:font-size-asian="8pt" style:font-size-complex="8pt"/>
    </style:style>
    <style:style style:name="P2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style:font-name="Liberation Serif" fo:font-size="8pt" officeooo:rsid="000c4941" officeooo:paragraph-rsid="00246d74" style:font-size-asian="8pt" style:font-size-complex="8pt"/>
    </style:style>
    <style:style style:name="P3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size="8pt" fo:font-weight="bold" officeooo:paragraph-rsid="00246d74" style:font-size-asian="8pt" style:font-weight-asian="bold" style:font-size-complex="8pt" style:font-weight-complex="bold"/>
    </style:style>
    <style:style style:name="P4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size="8pt" officeooo:paragraph-rsid="00246d74" style:font-size-asian="8pt" style:font-size-complex="8pt"/>
    </style:style>
    <style:style style:name="P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size="8pt" officeooo:rsid="000b747e" officeooo:paragraph-rsid="00246d74" style:font-size-asian="8pt" style:font-size-complex="8pt"/>
    </style:style>
    <style:style style:name="P6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2c363a" style:font-name="Liberation Serif" fo:font-size="15pt" fo:letter-spacing="normal" fo:font-style="normal" fo:font-weight="normal" officeooo:rsid="000c4941" officeooo:paragraph-rsid="00246d74" style:font-size-asian="15pt" style:font-weight-asian="bold" style:font-size-complex="15pt" style:font-weight-complex="bold"/>
    </style:style>
    <style:style style:name="P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normal" officeooo:rsid="000b7a88" officeooo:paragraph-rsid="00246d74" style:font-size-asian="8pt" style:font-size-complex="8pt"/>
    </style:style>
    <style:style style:name="P8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normal" officeooo:rsid="000b7a88" officeooo:paragraph-rsid="00246d74" style:font-size-asian="8pt" style:font-size-complex="8pt"/>
    </style:style>
    <style:style style:name="P9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normal" officeooo:rsid="000c4941" officeooo:paragraph-rsid="00246d74" style:font-size-asian="8pt" style:font-size-complex="8pt"/>
    </style:style>
    <style:style style:name="P10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normal" officeooo:rsid="000c9e45" officeooo:paragraph-rsid="00246d74" style:font-size-asian="8pt" style:font-size-complex="8pt"/>
    </style:style>
    <style:style style:name="P11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bold" officeooo:rsid="000b7a88" officeooo:paragraph-rsid="00246d74" style:font-size-asian="8pt" style:font-weight-asian="bold" style:font-size-complex="8pt" style:font-weight-complex="bold"/>
    </style:style>
    <style:style style:name="P12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2c363a" style:font-name="Liberation Serif" fo:font-size="8pt" fo:letter-spacing="normal" fo:font-style="normal" fo:font-weight="bold" officeooo:rsid="000c4941" officeooo:paragraph-rsid="00246d74" style:font-size-asian="8pt" style:font-weight-asian="bold" style:font-size-complex="8pt" style:font-weight-complex="bold"/>
    </style:style>
    <style:style style:name="P13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2c363a" style:font-name="Times New Roman" fo:font-size="15pt" fo:letter-spacing="normal" fo:font-style="normal" fo:font-weight="bold" officeooo:paragraph-rsid="00246d74" style:font-size-asian="15pt" style:font-weight-asian="bold" style:font-size-complex="15pt" style:font-weight-complex="bold"/>
    </style:style>
    <style:style style:name="P14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2c363a" style:font-name="Times New Roman" fo:font-size="8pt" fo:letter-spacing="normal" fo:font-style="normal" fo:font-weight="bold" officeooo:paragraph-rsid="00246d74" style:font-size-asian="8pt" style:font-weight-asian="bold" style:font-size-complex="8pt" style:font-weight-complex="bold"/>
    </style:style>
    <style:style style:name="P1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erif" fo:font-size="8pt" fo:font-weight="bold" officeooo:rsid="000b7a88" officeooo:paragraph-rsid="00246d74" style:font-size-asian="8pt" style:font-weight-asian="bold" style:font-size-complex="8pt" style:font-weight-complex="bold"/>
    </style:style>
    <style:style style:name="P16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erif" fo:font-size="8pt" officeooo:rsid="000b747e" officeooo:paragraph-rsid="00246d74" style:font-size-asian="8pt" style:font-size-complex="8pt"/>
    </style:style>
    <style:style style:name="P1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erif" fo:font-size="8pt" officeooo:rsid="000b7a88" officeooo:paragraph-rsid="00246d74" style:font-size-asian="8pt" style:font-size-complex="8pt"/>
    </style:style>
    <style:style style:name="P18" style:family="paragraph" style:parent-style-name="Standard" style:list-style-name="L1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b7a88" officeooo:paragraph-rsid="00246d74" style:font-size-asian="8pt" style:font-size-complex="8pt"/>
    </style:style>
    <style:style style:name="P19" style:family="paragraph" style:parent-style-name="Standard" style:list-style-name="L2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4941" officeooo:paragraph-rsid="00246d74" style:font-size-asian="8pt" style:font-size-complex="8pt"/>
    </style:style>
    <style:style style:name="P20" style:family="paragraph" style:parent-style-name="Standard" style:list-style-name="L3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4941" officeooo:paragraph-rsid="00246d74" style:font-size-asian="8pt" style:font-size-complex="8pt"/>
    </style:style>
    <style:style style:name="P21" style:family="paragraph" style:parent-style-name="Standard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4941" officeooo:paragraph-rsid="00246d74" style:font-size-asian="8pt" style:font-size-complex="8pt"/>
    </style:style>
    <style:style style:name="P22" style:family="paragraph" style:parent-style-name="Standard" style:list-style-name="L4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9e45" officeooo:paragraph-rsid="00246d74" style:font-size-asian="8pt" style:font-size-complex="8pt"/>
    </style:style>
    <style:style style:name="P23" style:family="paragraph" style:parent-style-name="Standard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9e45" officeooo:paragraph-rsid="00246d74" style:font-size-asian="8pt" style:font-size-complex="8pt"/>
    </style:style>
    <style:style style:name="P24" style:family="paragraph" style:parent-style-name="Standard" style:list-style-name="L5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normal" officeooo:rsid="000c9e45" officeooo:paragraph-rsid="00246d74" style:font-size-asian="8pt" style:font-size-complex="8pt"/>
    </style:style>
    <style:style style:name="P25" style:family="paragraph" style:parent-style-name="Standard" style:list-style-name="L1">
      <style:paragraph-properties fo:text-align="start" style:justify-single-word="false" fo:orphans="2" fo:widows="2">
        <style:tab-stops/>
      </style:paragraph-properties>
      <style:text-properties fo:font-variant="normal" fo:text-transform="none" fo:color="#2c363a" style:font-name="Liberation Serif" fo:font-size="8pt" fo:letter-spacing="normal" fo:font-style="normal" fo:font-weight="normal" officeooo:rsid="0029c9ac" officeooo:paragraph-rsid="0029c9ac" style:font-size-asian="8pt" style:font-size-complex="8pt"/>
    </style:style>
    <style:style style:name="P26" style:family="paragraph" style:parent-style-name="Standard">
      <style:paragraph-properties fo:text-align="start" style:justify-single-word="false" fo:orphans="2" fo:widows="2"/>
      <style:text-properties fo:font-variant="normal" fo:text-transform="none" fo:color="#2c363a" style:font-name="Liberation Serif" fo:font-size="8pt" fo:letter-spacing="normal" fo:font-style="normal" fo:font-weight="bold" officeooo:rsid="000c9e45" officeooo:paragraph-rsid="00246d74" style:font-size-asian="8pt" style:font-weight-asian="bold" style:font-size-complex="8pt" style:font-weight-complex="bold"/>
    </style:style>
    <style:style style:name="P27" style:family="paragraph" style:parent-style-name="Standard">
      <style:paragraph-properties fo:margin-left="12.506cm" fo:margin-right="0cm" fo:text-align="start" style:justify-single-word="false" fo:orphans="2" fo:widows="2" fo:text-indent="0cm" style:auto-text-indent="false" style:text-autospace="none"/>
      <style:text-properties fo:font-variant="normal" fo:text-transform="none" fo:color="#2c363a" style:font-name="Liberation Serif" fo:font-size="8pt" fo:letter-spacing="normal" fo:font-style="normal" fo:font-weight="normal" officeooo:rsid="000c4941" officeooo:paragraph-rsid="00246d74" style:font-name-asian="Algerian" style:font-size-asian="8pt" style:font-name-complex="Algerian" style:font-size-complex="8pt"/>
    </style:style>
    <style:style style:name="T1" style:family="text">
      <style:text-properties fo:font-variant="normal" fo:text-transform="none" fo:color="#2c363a" fo:letter-spacing="normal" fo:font-style="normal" fo:font-weight="bold" style:font-weight-asian="bold" style:font-weight-complex="bold"/>
    </style:style>
    <style:style style:name="T2" style:family="text">
      <style:text-properties fo:font-variant="normal" fo:text-transform="none" fo:color="#2c363a" fo:letter-spacing="normal" fo:font-style="normal" fo:font-weight="bold" officeooo:rsid="0025f4de" style:font-weight-asian="bold" style:font-weight-complex="bold"/>
    </style:style>
    <style:style style:name="T3" style:family="text">
      <style:text-properties style:font-name="Liberation Serif"/>
    </style:style>
    <style:style style:name="T4" style:family="text">
      <style:text-properties style:font-name="Liberation Serif" officeooo:rsid="0009810b"/>
    </style:style>
    <style:style style:name="T5" style:family="text">
      <style:text-properties style:font-name="Liberation Serif" officeooo:rsid="000b7a88"/>
    </style:style>
    <style:style style:name="T6" style:family="text">
      <style:text-properties style:font-name="Liberation Serif" officeooo:rsid="000b747e"/>
    </style:style>
    <style:style style:name="T7" style:family="text">
      <style:text-properties style:font-name="Liberation Serif" officeooo:rsid="000a416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13">OPIS FIRMY I OFERTA USŁUG</text:p>
      <text:p text:style-name="P14"/>
      <text:p text:style-name="P3"><text:span text:style-name="T4">O N</text:span><text:span text:style-name="T5">AS</text:span></text:p>
      <text:p text:style-name="P15"/>
      <text:p text:style-name="P1">Działalność naszej firmy opiera się na partnerstwie, odpowiedzialności oraz wysokich standardach jakości.</text:p>
      <text:p text:style-name="P4"><text:span text:style-name="T4">Dzięki dobrze zorganizowanej strukturze, </text:span><text:span text:style-name="T6">zaangażowaniu</text:span><text:span text:style-name="T4"> zespołu oraz doświadczeniu pracowników zdobytemu w czołowych firmach </text:span><text:span text:style-name="T7">skutecznie realizujemy </text:span><text:span text:style-name="T6">zarówno</text:span><text:span text:style-name="T7"> cele naszej firmy, jak i naszych Klientów.</text:span></text:p>
      <text:p text:style-name="P5"><text:span text:style-name="T7">Ś</text:span><text:span text:style-name="T3">wiadczymy usługi we współpracy ze stałymi odbiorcami naszych produktów, jak również realizujemy indywidualne zamówienia dopasowane do potrzeb Klientów.</text:span></text:p>
      <text:p text:style-name="P16">Wykonujemy zarówno usługi jednostkowe , jak i seryjne – z materiałów własnych oraz powierzonych.</text:p>
      <text:p text:style-name="P17">Zapewniamy terminową realizacje zleceń, konkurencyjne ceny raz własny transport.</text:p>
      <text:p text:style-name="P7">Jednocześnie firma jest w trakcie dynamicznego rozwoju i rozbudowy parku maszynowego, co pozwala nam systematycznie poszerzać zakres świadczonych usług oraz wdrażać nowoczesne technologie produkcyjne.</text:p>
      <text:p text:style-name="P7"/>
      <text:p text:style-name="P11">INNOWACYJNOŚĆ PRODUKTOWA </text:p>
      <text:p text:style-name="P11"/>
      <text:p text:style-name="P8">W ramach rozwoju przedsiębiorstwa wprowadzono nowe, innowacyjne usługi:</text:p>
      <text:list xml:id="list1166860352" text:style-name="L1">
        <text:list-header>
          <text:p text:style-name="P18"/>
        </text:list-header>
        <text:list-item>
          <text:p text:style-name="P25">Cięcie strumieniem wody pod wysokim ciśnieniem metodą Water Jet</text:p>
        </text:list-item>
      </text:list>
      <text:p text:style-name="P8"/>
      <text:list xml:id="list115714690237126" text:continue-numbering="true" text:style-name="L1">
        <text:list-item>
          <text:p text:style-name="P18">Frezowanie i wiercenie profili aluminiowych, ze stopów metali lekkich oraz PCV<text:line-break/>o długości do 7000 mm.</text:p>
        </text:list-item>
      </text:list>
      <text:p text:style-name="P8">Innowacyjność polega na możliwości obróbki bardzo długich elementów (do 7 metrów), co znacząco rozszerza możliwości produkcyjne firmy.</text:p>
      <text:p text:style-name="P8"/>
      <text:p text:style-name="P2"><text:span text:style-name="T2">INNOWACYJNOŚĆ</text:span><text:span text:style-name="T1"> PROCESOWA</text:span></text:p>
      <text:p text:style-name="P12"/>
      <text:p text:style-name="P9">Wprowadzono nowoczesną technologię sterowanej cyfrowo, zintegrowanej obróbki profili z aluminium, metali lekkich oraz PCV.<text:line-break/>Rozwiązanie to umożliwia zwiększenie precyzji, powtarzalności oraz efektywności procesów produkcyjnych.</text:p>
      <text:p text:style-name="P9"/>
      <text:p text:style-name="P12">ZAKRES ŚWIADCZONYCH USŁUG</text:p>
      <text:p text:style-name="P12"/>
      <text:p text:style-name="P9">Oferujemy szeroki zakres usług obróbki metali i tworzyw:</text:p>
      <text:list xml:id="list2233611346" text:style-name="L2">
        <text:list-item>
          <text:p text:style-name="P19">cięcie technologią Water Jet</text:p>
        </text:list-item>
      </text:list>
      <text:list xml:id="list286887581" text:style-name="L3">
        <text:list-item>
          <text:p text:style-name="P20">toczenie elementów do X4000, FI1000</text:p>
        </text:list-item>
        <text:list-item>
          <text:p text:style-name="P20">frezowanie do długości X7000</text:p>
        </text:list-item>
        <text:list-item>
          <text:p text:style-name="P20">gięcie stali i metali</text:p>
        </text:list-item>
        <text:list-item>
          <text:p text:style-name="P20">frezowanie oraz wiercenie profili aluminiowych, metalowych i PCV</text:p>
        </text:list-item>
      </text:list>
      <text:p text:style-name="P21"/>
      <text:p text:style-name="P26">REALIZACJA I WSPÓŁPRACA</text:p>
      <text:p text:style-name="P26"/>
      <text:p text:style-name="P10">Współpracujemy zarówno ze stałymi odbiorcami, jak i realizujemy indywidualne zamówienia klientów.</text:p>
      <text:p text:style-name="P10">Wykonujemy:</text:p>
      <text:list xml:id="list1049113171" text:style-name="L4">
        <text:list-item>
          <text:p text:style-name="P22">prototypy narzędziowe</text:p>
        </text:list-item>
        <text:list-item>
          <text:p text:style-name="P22">prototypy maszyn i urządzeń</text:p>
        </text:list-item>
        <text:list-item>
          <text:p text:style-name="P22">usługi jednostkowe i seryjne</text:p>
        </text:list-item>
        <text:list-item>
          <text:p text:style-name="P22">produkcję z materiałów własnych oraz powierzonych</text:p>
        </text:list-item>
      </text:list>
      <text:p text:style-name="P23"/>
      <text:p text:style-name="P26">GWARANCJE</text:p>
      <text:p text:style-name="P26"/>
      <text:list xml:id="list1092296093" text:style-name="L5">
        <text:list-item>
          <text:p text:style-name="P24">terminowość realizacji</text:p>
        </text:list-item>
        <text:list-item>
          <text:p text:style-name="P24">konkurencyjne ceny</text:p>
        </text:list-item>
        <text:list-item>
          <text:p text:style-name="P24">wysoka jakość wykonania</text:p>
        </text:list-item>
        <text:list-item>
          <text:p text:style-name="P24">własny transport</text:p>
        </text:list-item>
        <text:list-item>
          <text:p text:style-name="P24">elastyczne podejście do klienta</text:p>
        </text:list-item>
        <text:list-item>
          <text:p text:style-name="P24">ciągły rozwój i modernizacja parku maszynowego</text:p>
        </text:list-item>
      </text:list>
      <text:p text:style-name="P2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Mangal1" svg:font-family="Mangal"/>
    <style:font-face style:name="OpenSymbol" svg:font-family="OpenSymbol"/>
    <style:font-face style:name="Algerian" svg:font-family="Algerian" style:font-family-generic="decorativ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Obraz2" text:anchor-type="paragraph" svg:x="-0.194cm" svg:y="0cm" svg:width="17cm" svg:height="2.942cm" draw:z-index="0"><draw:image xlink:href="Pictures/10000000000009C0000001B09C7340B19AF69F2B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SEBASTIAN  ŚWIERGOCKI</meta:initial-creator>
    <meta:creation-date>2015-10-19T13:05:01.82</meta:creation-date>
    <dc:date>2026-07-22T11:57:13.485000000</dc:date>
    <meta:editing-duration>PT16H24M55S</meta:editing-duration>
    <meta:editing-cycles>16</meta:editing-cycles>
    <meta:generator>LibreOffice/6.3.3.2$Windows_X86_64 LibreOffice_project/a64200df03143b798afd1ec74a12ab50359878ed</meta:generator>
    <meta:printed-by>SEBASTIAN  ŚWIERGOCKI</meta:printed-by>
    <meta:print-date>2015-12-13T20:39:30.30</meta:print-date>
    <meta:document-statistic meta:table-count="0" meta:image-count="1" meta:object-count="0" meta:page-count="1" meta:paragraph-count="37" meta:word-count="289" meta:character-count="2199" meta:non-whitespace-character-count="1962"/>
  </office:meta>
</office:document-meta>
</file>